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 style:list-style-name="L4"/>
    <style:style style:name="P2" style:family="paragraph" style:parent-style-name="Text_20_body" style:list-style-name="L5"/>
    <style:style style:name="P3" style:family="paragraph" style:parent-style-name="Text_20_body" style:list-style-name="L6"/>
    <style:style style:name="P4" style:family="paragraph" style:parent-style-name="Text_20_body" style:list-style-name="L6">
      <style:text-properties fo:font-style="italic" fo:font-weight="bold" style:font-style-asian="italic" style:font-weight-asian="bold" style:font-style-complex="italic" style:font-weight-complex="bold"/>
    </style:style>
    <style:style style:name="P5" style:family="paragraph" style:parent-style-name="Standard" style:list-style-name="L1"/>
    <style:style style:name="P6" style:family="paragraph" style:parent-style-name="Standard" style:list-style-name="L2"/>
    <style:style style:name="P7" style:family="paragraph" style:parent-style-name="Standard" style:list-style-name="L3"/>
    <style:style style:name="P8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5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6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WYPRAWKA PIERWSZOKLASISTY</text:p>
      <text:p text:style-name="P8"/>
      <text:p text:style-name="P8">KLASA 1c ( wychowawczyni Patrycja Kuczyńska)</text:p>
      <text:h text:style-name="Heading_20_2" text:outline-level="2">Zeszyty</text:h>
      <text:list xml:id="list3454351978280796402" text:style-name="L4">
        <text:list-item>
          <text:p text:style-name="P1">Zeszyt 32-kartkowy w trzy linie – edukacja polonistyczna</text:p>
        </text:list-item>
        <text:list-item>
          <text:p text:style-name="P1">Zeszyt 32-kartkowy w kratkę – edukacja matematyczna</text:p>
        </text:list-item>
        <text:list-item>
          <text:p text:style-name="P1">Czysty zeszyt (gładki)</text:p>
        </text:list-item>
        <text:list-item>
          <text:p text:style-name="P1">zeszyt w trzy linie do języka angielskiego</text:p>
        </text:list-item>
        <text:list-item>
          <text:p text:style-name="P1">zeszyt do religii</text:p>
        </text:list-item>
      </text:list>
      <text:p text:style-name="Text_20_body"><text:span text:style-name="Strong_20_Emphasis">Wszystkie zeszyty należy obłożyć i podpisać imieniem oraz nazwiskiem na okładce.</text:span></text:p>
      <text:h text:style-name="Heading_20_2" text:outline-level="2">Piórnik</text:h>
      <text:list xml:id="list7733456983167789449" text:style-name="L5">
        <text:list-item>
          <text:p text:style-name="P2">2 miękkie, grube ołówki</text:p>
        </text:list-item>
        <text:list-item>
          <text:p text:style-name="P2">Kredki</text:p>
        </text:list-item>
        <text:list-item>
          <text:p text:style-name="P2">Flamastry</text:p>
        </text:list-item>
        <text:list-item>
          <text:p text:style-name="P2">Nożyczki</text:p>
        </text:list-item>
        <text:list-item>
          <text:p text:style-name="P2">Linijka</text:p>
        </text:list-item>
        <text:list-item>
          <text:p text:style-name="P2">Gumka</text:p>
        </text:list-item>
        <text:list-item>
          <text:p text:style-name="P2">Temperówka z pojemnikiem</text:p>
        </text:list-item>
      </text:list>
      <text:h text:style-name="Heading_20_2" text:outline-level="2">Dodatkowo</text:h>
      <text:list xml:id="list4740016176874660049" text:style-name="L6">
        <text:list-item>
          <text:p text:style-name="P3">Cienka teczka do plecaka</text:p>
        </text:list-item>
        <text:list-item>
          <text:p text:style-name="P3">Liczydło do nauki liczenia</text:p>
        </text:list-item>
        <text:list-item>
          <text:p text:style-name="P3">Strój na WF w podpisanym worku:</text:p>
          <text:list>
            <text:list-item>
              <text:p text:style-name="P3">biała koszulka</text:p>
            </text:list-item>
            <text:list-item>
              <text:p text:style-name="P3">ciemne spodenki</text:p>
              <text:p text:style-name="P4">Wszystkie elementy podpisane</text:p>
            </text:list-item>
          </text:list>
        </text:list-item>
        <text:list-item>
          <text:p text:style-name="P3">Obuwie zmienne z jasną podeszwą – buty muszą zakrywać palce</text:p>
        </text:list-item>
        <text:list-item>
          <text:p text:style-name="P3">Chusteczki suche (wyciągane)</text:p>
        </text:list-item>
        <text:list-item>
          <text:p text:style-name="P3">Chusteczki mokre</text:p>
        </text:list-item>
        <text:list-item>
          <text:p text:style-name="P3">Podkładka śniadaniowa</text:p>
        </text:list-item>
      </text:list>
      <text:h text:style-name="Heading_20_2" text:outline-level="2">Materiały plastyczno-techniczne</text:h>
      <text:p text:style-name="Text_20_body">Pozostałe materiały potrzebne do zajęć plastyczno-technicznych zostaną ustalone na pierwszym zebraniu z rodzicami.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text-properties style:font-name="Times New Roman" fo:font-size="18pt" fo:font-weight="bold" style:font-name-asian="SimSun" style:font-size-asian="18pt" style:font-weight-asian="bold" style:font-name-complex="Arial1" style:font-size-complex="18pt" style:font-weight-complex="bold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atrycja Kuczyńska</meta:initial-creator>
    <meta:creation-date>2026-08-25T15:36:35.03</meta:creation-date>
    <dc:date>2026-08-25T15:50:14.53</dc:date>
    <dc:creator>Patrycja Kuczyńska</dc:creator>
    <meta:editing-duration>PT13M41S</meta:editing-duration>
    <meta:editing-cycles>2</meta:editing-cycles>
    <meta:generator>OpenOffice/4.1.14$Win32 OpenOffice.org_project/4114m1$Build-9811</meta:generator>
    <meta:document-statistic meta:table-count="0" meta:image-count="0" meta:object-count="0" meta:page-count="1" meta:paragraph-count="30" meta:word-count="137" meta:character-count="871"/>
  </office:meta>
</office:document-meta>
</file>